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automatic-styles>
    <style:style style:name="P1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0f3b6a" fo:background-color="transparent"/>
    </style:style>
    <style:style style:name="P2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true"/>
      <style:text-properties style:font-name="Times New Roman1" fo:font-size="14pt" officeooo:rsid="000b623c" officeooo:paragraph-rsid="000f3b6a" fo:background-color="transparent" style:font-size-asian="14pt" style:font-size-complex="14pt"/>
    </style:style>
    <style:style style:name="P3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fo:color="#000000" loext:opacity="100%" style:font-name="Times New Roman1" fo:font-size="14pt" officeooo:rsid="00176db2" officeooo:paragraph-rsid="000f3b6a" fo:background-color="transparent" style:font-size-asian="14pt" style:language-asian="en" style:country-asian="US" style:font-name-complex="Times New Roman" style:font-size-complex="14pt"/>
    </style:style>
    <style:style style:name="P4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1" fo:font-size="14pt" officeooo:rsid="000caddb" officeooo:paragraph-rsid="000f3b6a" fo:background-color="transparent" style:font-size-asian="14pt" style:language-asian="en" style:country-asian="US" style:font-name-complex="Times New Roman" style:font-size-complex="14pt"/>
    </style:style>
    <style:style style:name="P5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1e06a" fo:background-color="transparent"/>
    </style:style>
    <style:style style:name="P6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1e06a"/>
    </style:style>
    <style:style style:name="T1" style:family="text">
      <style:text-properties fo:color="#000000" loext:opacity="100%"/>
    </style:style>
    <style:style style:name="T2" style:family="text">
      <style:text-properties fo:color="#000000" loext:opacity="100%" style:font-name="Times New Roman" officeooo:rsid="00188010" style:font-size-asian="14pt" style:language-asian="en" style:country-asian="US" style:font-size-complex="14pt"/>
    </style:style>
    <style:style style:name="T3" style:family="text">
      <style:text-properties fo:color="#000000" loext:opacity="100%" style:font-name="Times New Roman" officeooo:rsid="001ca57b" style:font-size-asian="14pt" style:language-asian="en" style:country-asian="US" style:font-size-complex="14pt"/>
    </style:style>
    <style:style style:name="T4" style:family="text">
      <style:text-properties fo:color="#000000" loext:opacity="100%" style:font-name="Times New Roman" officeooo:rsid="002a7f8e" style:font-size-asian="14pt" style:language-asian="en" style:country-asian="US" style:font-size-complex="14pt"/>
    </style:style>
    <style:style style:name="T5" style:family="text">
      <style:text-properties fo:color="#000000" loext:opacity="100%" style:font-name="Times New Roman" officeooo:rsid="002c24d7" style:font-size-asian="14pt" style:language-asian="en" style:country-asian="US" style:font-size-complex="14pt"/>
    </style:style>
    <style:style style:name="T6" style:family="text">
      <style:text-properties fo:color="#000000" loext:opacity="100%" style:font-name="Times New Roman" fo:language="ru" fo:country="RU" officeooo:rsid="001ca57b" style:font-size-asian="14pt" style:language-asian="en" style:country-asian="US" style:font-size-complex="14pt"/>
    </style:style>
    <style:style style:name="T7" style:family="text">
      <style:text-properties fo:color="#000000" loext:opacity="100%" style:font-name="Times New Roman" fo:language="ru" fo:country="RU" officeooo:rsid="002a7f8e" style:font-size-asian="14pt" style:language-asian="en" style:country-asian="US" style:font-size-complex="14pt"/>
    </style:style>
    <style:style style:name="T8" style:family="text">
      <style:text-properties fo:color="#000000" loext:opacity="100%" style:font-name="Times New Roman" fo:language="en" fo:country="US" officeooo:rsid="001ca57b" style:font-size-asian="14pt" style:language-asian="en" style:country-asian="US" style:font-size-complex="14pt"/>
    </style:style>
    <style:style style:name="T9" style:family="text">
      <style:text-properties fo:color="#000000" loext:opacity="100%" style:font-name="Times New Roman" fo:language="en" fo:country="US" officeooo:rsid="001ca57b" fo:background-color="transparent" loext:char-shading-value="0" style:font-size-asian="14pt" style:language-asian="en" style:country-asian="US" style:font-size-complex="14pt"/>
    </style:style>
    <style:style style:name="T10" style:family="text">
      <style:text-properties fo:color="#000000" loext:opacity="100%" style:font-name="Times New Roman" officeooo:rsid="001ca57b" fo:background-color="transparent" loext:char-shading-value="0" style:font-size-asian="14pt" style:language-asian="en" style:country-asian="US" style:font-size-complex="14pt"/>
    </style:style>
    <style:style style:name="T11" style:family="text">
      <style:text-properties fo:color="#000000" loext:opacity="100%" style:font-name="Times New Roman" officeooo:rsid="00188010" fo:background-color="transparent" loext:char-shading-value="0" style:font-size-asian="14pt" style:language-asian="en" style:country-asian="US" style:font-size-complex="14pt"/>
    </style:style>
    <style:style style:name="T12" style:family="text">
      <style:text-properties fo:color="#000000" loext:opacity="100%" style:font-name="Times New Roman" officeooo:rsid="0020aaec" fo:background-color="transparent" loext:char-shading-value="0" style:font-size-asian="14pt" style:language-asian="en" style:country-asian="US" style:font-size-complex="14pt"/>
    </style:style>
    <style:style style:name="T13" style:family="text">
      <style:text-properties officeooo:rsid="0015e28b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О проведении экспертно-аналитического мероприятия</text:p>
      <text:p text:style-name="P1"><text:s text:c="2"/>Основание: Распоряжение контрольно-счетной палаты муниципального образования Курганинский район 1<text:span text:style-name="T13">8</text:span>.11.2025 года № 9<text:span text:style-name="T13">1</text:span>-РО. </text:p>
      <text:p text:style-name="P5"><text:s text:c="3"/>В соответствии с пунктом 2.4 плана работы контрольно-счетной палаты муниципального образования Курганинский район на 2025 год проведена финансово-экономическая экспертиза проекта <text:span text:style-name="T1">постановления администрации муниципального образования Курганинский район «О внесении изменений в постановление администрации муниципального образования Курганинский район </text:span><text:span text:style-name="T3">от </text:span><text:span text:style-name="T8">15</text:span><text:span text:style-name="T3"> августа 2024 года № </text:span><text:span text:style-name="T6">771</text:span><text:span text:style-name="T3"> № «Об утверждении муниципальной программы муниципального образования Курганинский район </text:span><text:span text:style-name="T2">«</text:span><text:span text:style-name="T6">Обеспечен</text:span><text:span text:style-name="T7">ие безопа</text:span><text:span text:style-name="T4">сности </text:span><text:span text:style-name="T5">населения </text:span><text:span text:style-name="T2">на 2025-20</text:span><text:span text:style-name="T3">30</text:span><text:span text:style-name="T2"> годы».</text:span></text:p>
      <text:p text:style-name="P6"><text:span text:style-name="T11"><text:s text:c="3"/>В соответствии с пунктом 2.4 плана работы контрольно-счетной палаты муниципального образования Курганинский район на 2025 год проведена финансово-экономическая экспертиза проекта постановления администрации муниципального образования Курганинский район «О внесении изменений в постановление администрации муниципального образования Курганинский район </text:span><text:span text:style-name="T10">от </text:span><text:span text:style-name="T9">14</text:span><text:span text:style-name="T10"> августа 2024 года № </text:span><text:span text:style-name="T9">765</text:span><text:span text:style-name="T10"> № «Об утверждении муниципальной программы муниципального образования Курганинский район </text:span><text:span text:style-name="T11">«</text:span><text:span text:style-name="T10">Развитие сельского хозяйства и регулирован</text:span><text:span text:style-name="T12">ие рынков сельскохозяйственной продукции, сырья и продовольствия на территории муницип</text:span><text:span text:style-name="T10">ального образования Курганинский район</text:span><text:span text:style-name="T11"> на 2025-20</text:span><text:span text:style-name="T10">30</text:span><text:span text:style-name="T11"> годы».</text:span></text:p>
      <text:p text:style-name="P5"><text:span text:style-name="T2"><text:s text:c="2"/>Заключения по результатам экспертно-аналитических мероприятий, содержащие информацию о выявленных нарушениях и недостатках, а также рекомендации по их устранению, направлены координаторам муниципальных программ муниципального образования Курганинский район.</text:span></text:p>
      <text:p text:style-name="P2">В соответствии с Соглашением «О порядке взаимодействия между Прокуратурой Курганинского района и контрольно-счётной палатой муниципального образования Курганинский район» материалы проверки направлены в Прокуратуру Курганинского района</text:p>
      <text:p text:style-name="P3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style:style style:name="Основной_20_шрифт_20_абзаца" style:display-name="Основной шрифт абзаца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12-12T10:02:44.677000000</meta:creation-date>
    <dc:date>2026-01-20T10:12:03.932000000</dc:date>
    <meta:editing-duration>PT7M33S</meta:editing-duration>
    <meta:editing-cycles>17</meta:editing-cycles>
    <meta:generator>LibreOffice/7.3.4.2$Windows_X86_64 LibreOffice_project/728fec16bd5f605073805c3c9e7c4212a0120dc5</meta:generator>
    <meta:document-statistic meta:table-count="0" meta:image-count="0" meta:object-count="0" meta:page-count="1" meta:paragraph-count="6" meta:word-count="197" meta:character-count="1852" meta:non-whitespace-character-count="1650"/>
  </office:meta>
</office:document-meta>
</file>